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style:font-name="Trebuchet MS" fo:font-size="14pt" style:font-size-asian="14pt" style:font-size-complex="14pt"/>
    </style:style>
    <style:style style:name="P2" style:family="paragraph" style:parent-style-name="Standard">
      <style:paragraph-properties fo:line-height="150%" fo:text-align="justify" style:justify-single-word="false"/>
      <style:text-properties style:font-name="Trebuchet MS" fo:font-size="14pt" style:font-size-asian="14pt" style:font-size-complex="14pt"/>
    </style:style>
    <style:style style:name="P3" style:family="paragraph" style:parent-style-name="Standard">
      <style:paragraph-properties fo:line-height="150%" fo:text-align="justify" style:justify-single-word="false"/>
      <style:text-properties style:font-name="Trebuchet MS" fo:font-size="14pt" officeooo:rsid="000b9ce5" officeooo:paragraph-rsid="000b9ce5" style:font-size-asian="14pt" style:font-size-complex="14pt"/>
    </style:style>
    <style:style style:name="P4" style:family="paragraph" style:parent-style-name="Standard">
      <style:paragraph-properties fo:line-height="150%" fo:text-align="justify" style:justify-single-word="false"/>
      <style:text-properties style:font-name="Trebuchet MS" fo:font-size="14pt" officeooo:rsid="000e4a33" officeooo:paragraph-rsid="000e4a33" style:font-size-asian="14pt" style:font-size-complex="14pt"/>
    </style:style>
    <style:style style:name="P5" style:family="paragraph" style:parent-style-name="Standard" style:list-style-name="L1">
      <style:paragraph-properties fo:line-height="150%" fo:text-align="justify" style:justify-single-word="false"/>
      <style:text-properties style:font-name="Trebuchet MS" fo:font-size="14pt" style:font-size-asian="14pt" style:font-size-complex="14pt"/>
    </style:style>
    <style:style style:name="T1" style:family="text">
      <style:text-properties officeooo:rsid="00099e51"/>
    </style:style>
    <style:style style:name="T2" style:family="text">
      <style:text-properties officeooo:rsid="000b9ce5"/>
    </style:style>
    <style:style style:name="T3" style:family="text">
      <style:text-properties officeooo:rsid="000e4a33"/>
    </style:style>
    <style:style style:name="T4" style:family="text">
      <style:text-properties officeooo:rsid="000f9a63"/>
    </style:style>
    <style:style style:name="T5" style:family="text">
      <style:text-properties officeooo:rsid="000fa9ed"/>
    </style:style>
    <style:style style:name="T6" style:family="text">
      <style:text-properties officeooo:rsid="00115602"/>
    </style:style>
    <text:list-style style:name="L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nonce location cabinet Manzat 6 allée des chênes</text:p>
      <text:p text:style-name="P1"/>
      <text:p text:style-name="P1"/>
      <text:p text:style-name="P2">Au cœur de Manzat, à 5mn de l'autoroute A89, ostéopathe <text:span text:style-name="T5">DO</text:span> loue locaux professionnels.</text:p>
      <text:p text:style-name="P2"/>
      <text:p text:style-name="P2">Maison individuelle avec jardin, accès PMR, grand parking, à proximité des commerces dans un endroit calme et arboré, agencée comme suit:</text:p>
      <text:list text:style-name="L1">
        <text:list-item>
          <text:p text:style-name="P5">un cabinet d'ostéopathie avec entrée indépendante,</text:p>
        </text:list-item>
        <text:list-item>
          <text:p text:style-name="P5">un local de <text:span text:style-name="T4">60</text:span>m² <text:span text:style-name="T3">environ</text:span>, avec entrée indépendante, grand dégagement, WC PMR, 3 pièces : 1 de <text:span text:style-name="T1">7</text:span>m², 1 de 30m², 1 de 20m² environ, modulables.</text:p>
        </text:list-item>
      </text:list>
      <text:p text:style-name="P2">Possibilité de louer tout ou partie du local selon les besoin<text:span text:style-name="T1">s</text:span> de la profession. <text:span text:style-name="T3">Le loyer pour une des deux grandes pièces est de 450 euros hors charges, 900 euros le totalité du local, hors charges. Chaque pièce est équipé</text:span><text:span text:style-name="T6">e</text:span><text:span text:style-name="T3"> d’un compteur individuel.</text:span></text:p>
      <text:p text:style-name="P4">A noter qu’une partie du sous-sol peut constituer un espace de stockage, <text:s/>adaptable en fonction des besoins.</text:p>
      <text:p text:style-name="P2"/>
      <text:p text:style-name="P2">Le local est entièrement isolé par l'intérieur, toit et sol, climatisation réversible dans chaque pièce, menuiseries neuves PVC. </text:p>
      <text:p text:style-name="P3">Disponibilité décembre 2026, janvier 2027,</text:p>
      <text:p text:style-name="P2"/>
      <text:p text:style-name="P2">Pour plus d'informations, veuillez contacter <text:span text:style-name="T2">Mme Clémence Decourteix, ostéopathe DO</text:span> au 06 60 38 75 09, merci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fr" fo:country="FR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. D.</meta:initial-creator>
    <meta:creation-date>2026-06-15T14:34:47.71</meta:creation-date>
    <dc:date>2026-06-30T11:09:54.173000000</dc:date>
    <meta:editing-duration>PT1H19M35S</meta:editing-duration>
    <meta:editing-cycles>11</meta:editing-cycles>
    <meta:generator>LibreOffice/7.4.0.3$Windows_X86_64 LibreOffice_project/f85e47c08ddd19c015c0114a68350214f7066f5a</meta:generator>
    <meta:document-statistic meta:table-count="0" meta:image-count="0" meta:object-count="0" meta:page-count="1" meta:paragraph-count="10" meta:word-count="183" meta:character-count="1103" meta:non-whitespace-character-count="936"/>
  </office:meta>
</office:document-meta>
</file>